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officeooo:rsid="0015f6ca" officeooo:paragraph-rsid="0015f6ca"/>
    </style:style>
    <style:style style:name="P2" style:family="paragraph" style:parent-style-name="Standard">
      <style:text-properties fo:font-weight="bold" officeooo:rsid="0015f6ca" officeooo:paragraph-rsid="0015f6ca" style:font-weight-asian="bold" style:font-weight-complex="bold"/>
    </style:style>
    <style:style style:name="P3" style:family="paragraph" style:parent-style-name="Standard">
      <style:text-properties officeooo:paragraph-rsid="0015f6ca"/>
    </style:style>
    <style:style style:name="P4" style:family="paragraph" style:parent-style-name="Standard">
      <style:text-properties officeooo:rsid="001615cf" officeooo:paragraph-rsid="001615cf"/>
    </style:style>
    <style:style style:name="P5" style:family="paragraph" style:parent-style-name="Standard">
      <style:text-properties officeooo:rsid="0016b028" officeooo:paragraph-rsid="0016b028"/>
    </style:style>
    <style:style style:name="P6" style:family="paragraph" style:parent-style-name="Standard">
      <style:text-properties fo:font-size="14pt" fo:font-weight="bold" officeooo:rsid="0015f6ca" officeooo:paragraph-rsid="0015f6ca" style:font-size-asian="14pt" style:font-weight-asian="bold" style:font-size-complex="14pt" style:font-weight-complex="bold"/>
    </style:style>
    <style:style style:name="P7" style:family="paragraph" style:parent-style-name="Standard">
      <style:text-properties fo:font-size="14pt" fo:font-weight="bold" officeooo:rsid="001615cf" officeooo:paragraph-rsid="001615cf" style:font-size-asian="14pt" style:font-weight-asian="bold" style:font-size-complex="14pt" style:font-weight-complex="bold"/>
    </style:style>
    <style:style style:name="P8" style:family="paragraph" style:parent-style-name="Standard">
      <style:text-properties officeooo:rsid="0018493f" officeooo:paragraph-rsid="0018493f"/>
    </style:style>
    <style:style style:name="P9" style:family="paragraph" style:parent-style-name="Standard">
      <style:text-properties fo:font-size="12pt" fo:font-weight="bold" officeooo:rsid="0018493f" officeooo:paragraph-rsid="0018493f" style:font-size-asian="12pt" style:font-weight-asian="bold" style:font-size-complex="12pt" style:font-weight-complex="bold"/>
    </style:style>
    <style:style style:name="P10" style:family="paragraph" style:parent-style-name="Standard">
      <style:text-properties officeooo:rsid="00184d4c" officeooo:paragraph-rsid="00184d4c"/>
    </style:style>
    <style:style style:name="P11" style:family="paragraph" style:parent-style-name="Standard">
      <style:text-properties officeooo:rsid="0018b601" officeooo:paragraph-rsid="0018b601"/>
    </style:style>
    <style:style style:name="P12" style:family="paragraph" style:parent-style-name="Standard">
      <style:paragraph-properties fo:padding="0.074cm" fo:border-left="none" fo:border-right="none" fo:border-top="none" fo:border-bottom="0.99pt solid #000000" style:join-border="false"/>
      <style:text-properties officeooo:rsid="0015f6ca" officeooo:paragraph-rsid="0015f6ca"/>
    </style:style>
    <style:style style:name="P13" style:family="paragraph" style:parent-style-name="Standard">
      <style:paragraph-properties fo:padding="0.074cm" fo:border-left="none" fo:border-right="none" fo:border-top="none" fo:border-bottom="0.99pt solid #000000" style:join-border="false"/>
      <style:text-properties officeooo:rsid="0016b028" officeooo:paragraph-rsid="0016b028"/>
    </style:style>
    <style:style style:name="P14" style:family="paragraph" style:parent-style-name="Standard">
      <style:paragraph-properties fo:padding="0.074cm" fo:border-left="none" fo:border-right="none" fo:border-top="none" fo:border-bottom="0.99pt solid #000000" style:join-border="false"/>
      <style:text-properties officeooo:rsid="001615cf" officeooo:paragraph-rsid="001615cf"/>
    </style:style>
    <style:style style:name="P15" style:family="paragraph" style:parent-style-name="Standard">
      <style:paragraph-properties fo:padding="0.074cm" fo:border-left="none" fo:border-right="none" fo:border-top="none" fo:border-bottom="0.99pt solid #000000" style:join-border="false"/>
      <style:text-properties officeooo:rsid="0018493f" officeooo:paragraph-rsid="0018493f"/>
    </style:style>
    <style:style style:name="P16" style:family="paragraph" style:parent-style-name="Standard">
      <style:text-properties officeooo:rsid="0018b601" officeooo:paragraph-rsid="00184d4c"/>
    </style:style>
    <style:style style:name="P17" style:family="paragraph" style:parent-style-name="Standard">
      <style:text-properties officeooo:rsid="0018493f" officeooo:paragraph-rsid="0016b028"/>
    </style:style>
    <style:style style:name="P18" style:family="paragraph" style:parent-style-name="Standard">
      <style:text-properties officeooo:rsid="001ce05f" officeooo:paragraph-rsid="001ce05f"/>
    </style:style>
    <style:style style:name="T1" style:family="text">
      <style:text-properties officeooo:rsid="0015f6ca"/>
    </style:style>
    <style:style style:name="T2" style:family="text">
      <style:text-properties fo:font-style="italic"/>
    </style:style>
    <style:style style:name="T3" style:family="text">
      <style:text-properties fo:font-weight="normal" officeooo:rsid="0015f6ca" style:font-weight-asian="normal" style:font-weight-complex="normal"/>
    </style:style>
    <style:style style:name="T4" style:family="text">
      <style:text-properties officeooo:rsid="0016b028"/>
    </style:style>
    <style:style style:name="T5" style:family="text">
      <style:text-properties officeooo:rsid="0018493f"/>
    </style:style>
    <style:style style:name="T6" style:family="text">
      <style:text-properties officeooo:rsid="0018b601"/>
    </style:style>
    <style:style style:name="T7" style:family="text">
      <style:text-properties officeooo:rsid="001a3c4c"/>
    </style:style>
    <style:style style:name="T8" style:family="text">
      <style:text-properties officeooo:rsid="001b017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Vaihingen Enz – Stuttgart-Vaihingen</text:p>
      <text:p text:style-name="P9">Straße: 39,8km</text:p>
      <text:p text:style-name="P2"/>
      <text:p text:style-name="P3"><text:span text:style-name="T3">laut Wiki: </text:span>Am 22. November 1905 nahm die Staatsbahn zwischen dem <text:a xlink:type="simple" xlink:href="http://de.wikipedia.org/wiki/Bahnhof_Stuttgart_West">Stuttgarter Westbahnhof</text:a> und <text:a xlink:type="simple" xlink:href="http://de.wikipedia.org/wiki/Bahnhof_Böblingen">Böblingen</text:a> ein zweites Streckengleis in Betrieb. Der Ausbau des Bahnhofs mit weiteren Gleisen erfolgte in den folgenden zwei Jahren. Um Verwechslungen mit der Station <text:a xlink:type="simple" xlink:href="http://de.wikipedia.org/wiki/Bahnhof_Vaihingen_%28Enz%29_Nord">Vaihingen (Enz) Staatsbahnhof</text:a> (bis 1906 Vaihingen-Sersheim) an der <text:a xlink:type="simple" xlink:href="http://de.wikipedia.org/wiki/Westbahn_%28Württemberg%29">Westbahn</text:a> zu vermeiden, änderte sich die offizielle Beschilderung in <text:span text:style-name="T2">Vaihingen (Filder)</text:span>. </text:p>
      <text:p text:style-name="P3"/>
      <text:p text:style-name="P1">Aus: <text:a xlink:type="simple" xlink:href="http://de.wikipedia.org/wiki/Bahnhof_Stuttgart-Vaihingen">http://de.wikipedia.org/wiki/Bahnhof_Stuttgart-Vaihingen</text:a></text:p>
      <text:p text:style-name="P12"/>
      <text:p text:style-name="P1"/>
      <text:p text:style-name="P3"><text:span text:style-name="T1">Firma connect chemicals: </text:span>Bitte beachten Sie:<text:line-break/><text:line-break/>Wenn Sie die Auskunft der Bahn nutzen wollen, verwenden Sie bitte nachstehende Schreibweisen, um Verwechslungen zu vermeiden:<text:line-break/><text:line-break/>* Vaihingen(Enz) <text:span text:style-name="T8">Gr</text:span></text:p>
      <text:p text:style-name="P3"/>
      <text:p text:style-name="P1">aus: <text:a xlink:type="simple" xlink:href="http://vaihingen.connectchemicals.com/ueber_uns/anfahrt/">http://vaihingen.connectchemicals.com/ueber_uns/anfahrt/</text:a></text:p>
      <text:p text:style-name="P12"/>
      <text:p text:style-name="P1"/>
      <text:p text:style-name="P1"/>
      <text:p text:style-name="P5">Fischer (Stadt Vaihingen): <text:span text:style-name="T5">Es gibt immer wieder Begegnungen am Straßenrand. Da halten Leute an und fragen nach einer Straße. Wenn man sie dann fragt, sind Sie sicher, dass Sie hierher nach Vaihingen Enz wollten, machen sie oft große Augen. Im Zeitalter der Navis kommt es zwar seltener vor, aber kommt immer noch vor.“</text:span></text:p>
      <text:p text:style-name="P13"/>
      <text:p text:style-name="P5"/>
      <text:p text:style-name="P10">Faustballer (Ansprechpartner: <text:span text:style-name="T6">Marco Lochmahr 0160/5621550)</text:span></text:p>
      <text:p text:style-name="P16"/>
      <text:p text:style-name="P10">Kamerateam</text:p>
      <text:p text:style-name="P10"/>
      <text:p text:style-name="P17"/>
      <text:p text:style-name="P13"/>
      <text:p text:style-name="P17"/>
      <text:p text:style-name="P2"/>
      <text:p text:style-name="P7">Aurich <text:span text:style-name="T4">(Vaihingen) – Aurich (Ostfriesland Niedersachsen)</text:span> </text:p>
      <text:p text:style-name="P9">Luftlinie: 515km; Straße: 640km</text:p>
      <text:p text:style-name="P4"/>
      <text:p text:style-name="P4">Moin leude!<text:line-break/>ich komme aus Aurich. Das is im guten alten Ostfriesland!<text:line-break/>Bis denne<text:line-break/>Kotti <text:s/><text:span text:style-name="T4">(28.02.2011)</text:span></text:p>
      <text:p text:style-name="P14"/>
      <text:p text:style-name="P4"/>
      <text:p text:style-name="P8"><text:span text:style-name="T4">V</text:span>ereinsfreundschaft; Besuch beim Maientag</text:p>
      <text:p text:style-name="P8"/>
      <text:p text:style-name="P15"/>
      <text:p text:style-name="P8"/>
      <text:p text:style-name="P8">Illingen – Illingen (Saarland) – Elchesheim-Illingen</text:p>
      <text:p text:style-name="P8"><text:soft-page-break/></text:p>
      <text:p text:style-name="P11">Turnier </text:p>
      <text:p text:style-name="P8"/>
      <text:p text:style-name="P8"/>
      <text:p text:style-name="P10">SV Illingen (Fußball) </text:p>
      <text:p text:style-name="P11">Marcel Schneider (0162/<text:span text:style-name="T7">8982242)</text:span></text:p>
      <text:p text:style-name="P8"/>
      <text:p text:style-name="P18">Am Dienstagmorgen - also der ersten Nacht im heimschen Deutschland nach der Italienreise – habe er sogar fast verschlafen: „Ich war die Ruhe nachts gar nicht mehr gewöhnt.“</text:p>
      <text:p text:style-name="P18">Nachholbedarf an Schlaf und Ruhe durfte nach den Feierlichkeiten sicher eine Großzahl der Gäste gehabt habe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Mangal1" svg:font-family="Manga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4-02-10T13:38:06.435000000</meta:creation-date>
    <dc:date>2014-08-06T16:30:49.839000000</dc:date>
    <meta:editing-duration>PT4H11M9S</meta:editing-duration>
    <meta:editing-cycles>6</meta:editing-cycles>
    <meta:generator>LibreOffice/4.1.3.2$Windows_x86 LibreOffice_project/70feb7d99726f064edab4605a8ab840c50ec57a</meta:generator>
    <meta:document-statistic meta:table-count="0" meta:image-count="0" meta:object-count="0" meta:page-count="2" meta:paragraph-count="19" meta:word-count="234" meta:character-count="1786" meta:non-whitespace-character-count="1558"/>
  </office:meta>
</office:document-meta>
</file>